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8.png" manifest:media-type="image/png"/>
  <manifest:file-entry manifest:full-path="media/image10.png" manifest:media-type="image/png"/>
  <manifest:file-entry manifest:full-path="media/image9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letter-spacing="0.0048in"/>
    </style:style>
    <style:style style:name="T3" style:parent-style-name="預設段落字型" style:family="text">
      <style:text-properties style:font-name="標楷體" style:font-name-asian="標楷體" fo:letter-spacing="0.0048in"/>
    </style:style>
    <style:style style:name="T4" style:parent-style-name="預設段落字型" style:family="text">
      <style:text-properties style:font-name="標楷體" style:font-name-asian="標楷體" fo:letter-spacing="0.0048in"/>
    </style:style>
    <style:style style:family="graphic" style:name="a12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ge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from-left" style:vertical-pos="from-top"/>
    </style:style>
  </office:automatic-styles>
  <office:body>
    <office:text text:use-soft-page-breaks="true">
      <text:p text:style-name="P1"/>
      <text:p text:style-name="內文"><draw:frame draw:z-index="251659264" draw:style-name="a0" draw:name="圖片 1441" text:anchor-type="paragraph" svg:x="0.19583in" svg:y="1.14167in" svg:width="6.04306in" svg:height="9.09444in" style:rel-width="scale" style:rel-height="scale"><draw:image xlink:href="media/image1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1312" draw:style-name="a1" draw:name="圖片 1442" text:anchor-type="paragraph" svg:x="0.1125in" svg:y="1.13333in" svg:width="6.23958in" svg:height="9.0625in" style:rel-width="scale" style:rel-height="scale"><draw:image xlink:href="media/image2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3360" draw:style-name="a2" draw:name="圖片 1443" text:anchor-type="paragraph" svg:x="-0.02917in" svg:y="0.8in" svg:width="7.08268in" svg:height="9.09449in" style:rel-width="scale" style:rel-height="scale"><draw:image xlink:href="media/image3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5408" draw:style-name="a3" draw:name="圖片 1" text:anchor-type="paragraph" svg:x="4.0375in" svg:y="10.2375in" svg:width="2.92913in" svg:height="0.36614in" style:rel-width="scale" style:rel-height="scale"><draw:image xlink:href="media/image4.png" xlink:type="simple" xlink:show="embed" xlink:actuate="onLoad"/><svg:title/><svg:desc/></draw:frame></text:p>
      <text:soft-page-break/>
      <text:p text:style-name="內文"><draw:frame draw:z-index="251667456" draw:style-name="a4" draw:name="圖片 1444" text:anchor-type="paragraph" svg:x="-0.09583in" svg:y="0.86667in" svg:width="7.05118in" svg:height="8.95669in" style:rel-width="scale" style:rel-height="scale"><draw:image xlink:href="media/image5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text:span text:style-name="T2"><draw:frame draw:z-index="251669504" draw:style-name="a5" draw:name="圖片 2" text:anchor-type="paragraph" svg:x="4.20417in" svg:y="-0.38264in" svg:width="2.92708in" svg:height="0.36458in" style:rel-width="scale" style:rel-height="scale"><draw:image xlink:href="media/image4.png" xlink:type="simple" xlink:show="embed" xlink:actuate="onLoad"/><svg:title/><svg:desc/></draw:frame></text:span></text:p>
      <text:soft-page-break/>
      <text:p text:style-name="內文"><draw:frame draw:z-index="251671552" draw:style-name="a6" draw:name="圖片 1445" text:anchor-type="paragraph" svg:x="-0.12917in" svg:y="0.70833in" svg:width="7.17717in" svg:height="10.25197in" style:rel-width="scale" style:rel-height="scale"><draw:image xlink:href="media/image6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p text:style-name="內文"><draw:frame draw:z-index="251673600" draw:style-name="a7" draw:name="圖片 1446" text:anchor-type="paragraph" svg:x="-0.10417in" svg:y="0.2in" svg:width="7.16528in" svg:height="10.47986in" style:rel-width="scale" style:rel-height="scale"><draw:image xlink:href="media/image7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75648" draw:style-name="a8" draw:name="圖片 3" text:anchor-type="paragraph" svg:x="5.34375in" svg:y="0.09653in" svg:width="1.34375in" svg:height="0.3125in" style:rel-width="scale" style:rel-height="scale"><draw:image xlink:href="media/image8.png" xlink:type="simple" xlink:show="embed" xlink:actuate="onLoad"/><svg:title/><svg:desc/></draw:frame></text:p>
      <text:soft-page-break/>
      <text:p text:style-name="內文"><draw:frame draw:z-index="251677696" draw:style-name="a9" draw:name="圖片 1447" text:anchor-type="paragraph" svg:x="0.2125in" svg:y="0.25in" svg:width="6.18898in" svg:height="10.42126in" style:rel-width="scale" style:rel-height="scale"><draw:image xlink:href="media/image9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text:span text:style-name="T3"><draw:frame draw:z-index="251679744" draw:style-name="a10" draw:name="圖片 4" text:anchor-type="paragraph" svg:x="5.37431in" svg:y="0.04792in" svg:width="1.34375in" svg:height="0.3125in" style:rel-width="scale" style:rel-height="scale"><draw:image xlink:href="media/image8.png" xlink:type="simple" xlink:show="embed" xlink:actuate="onLoad"/><svg:title/><svg:desc/></draw:frame></text:span></text:p>
      <text:soft-page-break/>
      <text:p text:style-name="內文"><draw:frame draw:z-index="251681792" draw:style-name="a11" draw:name="圖片 1448" text:anchor-type="paragraph" svg:x="-0.2125in" svg:y="0.6in" svg:width="7.27165in" svg:height="9.1063in" style:rel-width="scale" style:rel-height="scale"><draw:image xlink:href="media/image10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text:span text:style-name="T4"><draw:frame draw:z-index="251683840" draw:style-name="a12" draw:name="圖片 5" text:anchor-type="paragraph" svg:x="5.37083in" svg:y="0.01528in" svg:width="1.34375in" svg:height="0.3125in" style:rel-width="scale" style:rel-height="scale"><draw:image xlink:href="media/image8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ocaladmin</meta:initial-creator>
    <dc:creator>localadmin</dc:creator>
    <meta:creation-date>2026-08-21T02:48:00Z</meta:creation-date>
    <dc:date>2026-08-21T02:48:00Z</dc:date>
    <meta:template xlink:href="Normal.dotm" xlink:type="simple"/>
    <meta:editing-cycles>2</meta:editing-cycles>
    <meta:editing-duration>PT0S</meta:editing-duration>
    <meta:document-statistic meta:page-count="8" meta:paragraph-count="1" meta:word-count="49" meta:character-count="332" meta:row-count="2" meta:non-whitespace-character-count="284"/>
  </office:meta>
</office:document-meta>
</file>